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3aa5b726745adb9f6aca9b7efb50c5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span text:style-name="Strong_20_Emphasis"><text:bookmark text:name="start"/>O pagină cu informații utile din horticultură, peisagistică și domenii conexe</text:span></text:p>
      <text:p text:style-name="Text_20_body"><draw:frame draw:style-name="mediacenter" draw:name="0" text:anchor-type="paragraph" draw:z-index="0" svg:width="15.875cm" svg:height="8.8246323529412cm"><draw:image xlink:href="Pictures/d3aa5b726745adb9f6aca9b7efb50c5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